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content.xml" manifest:media-type="text/xml"/>
  <manifest:file-entry manifest:full-path="meta.xml" manifest:media-type="text/xml"/>
  <manifest:file-entry manifest:full-path="settings.xml" manifest:media-type="text/xml"/>
  <manifest:file-entry manifest:full-path="Pictures/10000001000001ED000002C123F89DF4.png" manifest:media-type="image/png"/>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3">
  <office:scripts/>
  <office:font-face-decls>
    <style:font-face style:name="C059" svg:font-family="C059" style:font-adornments="Bold Italic" style:font-pitch="variable"/>
    <style:font-face style:name="C0591" svg:font-family="C059" style:font-adornments="Regular" style:font-pitch="variable"/>
    <style:font-face style:name="Erica Type" svg:font-family="'Erica Type'" style:font-adornments="Regular" style:font-pitch="variable"/>
    <style:font-face style:name="Gentium Book Basic" svg:font-family="'Gentium Book Basic'" style:font-adornments="Regular" style:font-pitch="variable"/>
    <style:font-face style:name="JMH Typewriter mono" svg:font-family="'JMH Typewriter mono'" style:font-adornments="Bold" style:font-family-generic="modern" style:font-pitch="fixed"/>
    <style:font-face style:name="JMH Typewriter mono1" svg:font-family="'JMH Typewriter mono'" style:font-adornments="Italic" style:font-family-generic="modern" style:font-pitch="fixed"/>
    <style:font-face style:name="LM Roman 10" svg:font-family="'LM Roman 10'" style:font-adornments="Regular" style:font-pitch="variable"/>
    <style:font-face style:name="Liberation Mono" svg:font-family="'Liberation Mono'" style:font-family-generic="modern" style:font-pitch="fixed"/>
    <style:font-face style:name="Liberation Sans" svg:font-family="'Liberation Sans'" style:font-family-generic="swiss" style:font-pitch="variable"/>
    <style:font-face style:name="Lohit Devanagari" svg:font-family="'Lohit Devanagari'" style:font-family-generic="system" style:font-pitch="variable"/>
    <style:font-face style:name="Noto Sans CJK SC" svg:font-family="'Noto Sans CJK SC'" style:font-family-generic="system" style:font-pitch="variable"/>
    <style:font-face style:name="Noto Sans Devanagari" svg:font-family="'Noto Sans Devanagari'" style:font-family-generic="swiss"/>
    <style:font-face style:name="Noto Sans Devanagari1" svg:font-family="'Noto Sans Devanagari'" style:font-family-generic="system" style:font-pitch="variable"/>
    <style:font-face style:name="Noto Sans Mono CJK SC" svg:font-family="'Noto Sans Mono CJK SC'" style:font-family-generic="modern" style:font-pitch="fixed"/>
    <style:font-face style:name="Noto Serif CJK SC" svg:font-family="'Noto Serif CJK SC'" style:font-family-generic="system" style:font-pitch="variable"/>
    <style:font-face style:name="Noto Serif Sinhala" svg:font-family="'Noto Serif Sinhala'" style:font-family-generic="roman"/>
    <style:font-face style:name="Noto Serif Sinhala1" svg:font-family="'Noto Serif Sinhala'" style:font-adornments="Regular" style:font-family-generic="roman" style:font-pitch="variable"/>
    <style:font-face style:name="OpenSymbol" svg:font-family="OpenSymbol" style:font-charset="x-symbol"/>
    <style:font-face style:name="Sahadeva" svg:font-family="Sahadeva"/>
    <style:font-face style:name="Sahadeva1" svg:font-family="Sahadeva" style:font-pitch="variable"/>
    <style:font-face style:name="Sahadeva2" svg:font-family="Sahadeva" style:font-adornments="Bold Italic" style:font-pitch="variable"/>
    <style:font-face style:name="Sahadeva3" svg:font-family="Sahadeva" style:font-adornments="Regular" style:font-pitch="variable"/>
    <style:font-face style:name="URW Bookman" svg:font-family="'URW Bookman'" style:font-adornments="Bold" style:font-pitch="variable"/>
    <style:font-face style:name="Z003" svg:font-family="Z003" style:font-adornments="Regular" style:font-pitch="variable"/>
  </office:font-face-decls>
  <office:automatic-styles>
    <style:style style:name="P1" style:family="paragraph" style:parent-style-name="Text_20_body">
      <style:text-properties officeooo:rsid="0004eed0" officeooo:paragraph-rsid="0006e10c"/>
    </style:style>
    <style:style style:name="P2" style:family="paragraph" style:parent-style-name="Text_20_body">
      <style:text-properties officeooo:rsid="001a8037" officeooo:paragraph-rsid="001a8037"/>
    </style:style>
    <style:style style:name="P3" style:family="paragraph" style:parent-style-name="Text_20_body">
      <style:text-properties officeooo:rsid="001f54f2" officeooo:paragraph-rsid="001f54f2"/>
    </style:style>
    <style:style style:name="P4" style:family="paragraph" style:parent-style-name="Text_20_body">
      <style:text-properties officeooo:rsid="00203c09" officeooo:paragraph-rsid="00203c09"/>
    </style:style>
    <style:style style:name="P5" style:family="paragraph" style:parent-style-name="Text_20_body">
      <style:text-properties officeooo:rsid="00220cbc" officeooo:paragraph-rsid="00220cbc"/>
    </style:style>
    <style:style style:name="P6" style:family="paragraph" style:parent-style-name="Text_20_body">
      <style:text-properties officeooo:paragraph-rsid="002b0592"/>
    </style:style>
    <style:style style:name="P7" style:family="paragraph" style:parent-style-name="Text_20_body">
      <style:text-properties officeooo:rsid="002b0921" officeooo:paragraph-rsid="002b0921"/>
    </style:style>
    <style:style style:name="P8" style:family="paragraph" style:parent-style-name="Text_20_body">
      <style:text-properties officeooo:rsid="002d5255" officeooo:paragraph-rsid="002d5255"/>
    </style:style>
    <style:style style:name="P9" style:family="paragraph" style:parent-style-name="Text_20_body">
      <style:text-properties officeooo:rsid="002db8d3" officeooo:paragraph-rsid="002db8d3"/>
    </style:style>
    <style:style style:name="P10" style:family="paragraph" style:parent-style-name="Text_20_body">
      <style:text-properties officeooo:rsid="00316a6e" officeooo:paragraph-rsid="00316a6e"/>
    </style:style>
    <style:style style:name="P11" style:family="paragraph" style:parent-style-name="Text_20_body">
      <style:text-properties officeooo:rsid="0037b23e" officeooo:paragraph-rsid="0037b23e"/>
    </style:style>
    <style:style style:name="P12" style:family="paragraph" style:parent-style-name="Text_20_body">
      <style:text-properties officeooo:rsid="0038bc22" officeooo:paragraph-rsid="0038bc22"/>
    </style:style>
    <style:style style:name="P13" style:family="paragraph" style:parent-style-name="Text_20_body">
      <style:text-properties officeooo:rsid="0039d51a" officeooo:paragraph-rsid="0039d51a"/>
    </style:style>
    <style:style style:name="P14" style:family="paragraph" style:parent-style-name="Text_20_body">
      <style:text-properties officeooo:rsid="003a910b" officeooo:paragraph-rsid="003a910b"/>
    </style:style>
    <style:style style:name="P15" style:family="paragraph" style:parent-style-name="Text_20_body">
      <style:text-properties officeooo:rsid="003c7268" officeooo:paragraph-rsid="003f16ff"/>
    </style:style>
    <style:style style:name="P16" style:family="paragraph" style:parent-style-name="Text_20_body">
      <style:text-properties officeooo:rsid="003c7268" officeooo:paragraph-rsid="00420526"/>
    </style:style>
    <style:style style:name="P17" style:family="paragraph" style:parent-style-name="Text_20_body">
      <style:text-properties officeooo:rsid="003c7268" officeooo:paragraph-rsid="003c7268"/>
    </style:style>
    <style:style style:name="P18" style:family="paragraph" style:parent-style-name="Text_20_body">
      <style:text-properties officeooo:rsid="00420526" officeooo:paragraph-rsid="00420526"/>
    </style:style>
    <style:style style:name="P19" style:family="paragraph" style:parent-style-name="Text_20_body">
      <style:text-properties officeooo:rsid="0043df5a" officeooo:paragraph-rsid="0043df5a"/>
    </style:style>
    <style:style style:name="P20" style:family="paragraph" style:parent-style-name="Text_20_body">
      <style:text-properties officeooo:rsid="004518ab" officeooo:paragraph-rsid="004518ab"/>
    </style:style>
    <style:style style:name="P21" style:family="paragraph" style:parent-style-name="Text_20_body">
      <style:text-properties officeooo:rsid="0049df9f" officeooo:paragraph-rsid="004ce60c"/>
    </style:style>
    <style:style style:name="P22" style:family="paragraph" style:parent-style-name="Text_20_body">
      <style:text-properties officeooo:rsid="004af845" officeooo:paragraph-rsid="004af845"/>
    </style:style>
    <style:style style:name="P23" style:family="paragraph" style:parent-style-name="Text_20_body">
      <style:text-properties officeooo:rsid="0051fca8" officeooo:paragraph-rsid="0051fca8"/>
    </style:style>
    <style:style style:name="P24" style:family="paragraph" style:parent-style-name="Text_20_body">
      <style:text-properties officeooo:rsid="0052390a" officeooo:paragraph-rsid="00528cf3"/>
    </style:style>
    <style:style style:name="P25" style:family="paragraph" style:parent-style-name="Text_20_body">
      <style:text-properties officeooo:rsid="005535bf" officeooo:paragraph-rsid="005535bf"/>
    </style:style>
    <style:style style:name="P26" style:family="paragraph" style:parent-style-name="Text_20_body">
      <style:text-properties officeooo:rsid="0056573a" officeooo:paragraph-rsid="0056573a"/>
    </style:style>
    <style:style style:name="P27" style:family="paragraph" style:parent-style-name="Text_20_body">
      <style:text-properties officeooo:rsid="005f6c2f" officeooo:paragraph-rsid="005f6c2f"/>
    </style:style>
    <style:style style:name="P28" style:family="paragraph" style:parent-style-name="Text_20_body">
      <style:text-properties officeooo:rsid="0060163f" officeooo:paragraph-rsid="0060163f"/>
    </style:style>
    <style:style style:name="P29" style:family="paragraph" style:parent-style-name="Text_20_body">
      <style:text-properties officeooo:rsid="0067207d" officeooo:paragraph-rsid="0067207d"/>
    </style:style>
    <style:style style:name="P30" style:family="paragraph" style:parent-style-name="Text_20_body">
      <style:text-properties officeooo:rsid="00680251" officeooo:paragraph-rsid="00680251"/>
    </style:style>
    <style:style style:name="P31" style:family="paragraph" style:parent-style-name="Text_20_body">
      <style:text-properties officeooo:rsid="0069a14b" officeooo:paragraph-rsid="0069a14b"/>
    </style:style>
    <style:style style:name="P32" style:family="paragraph" style:parent-style-name="Text_20_body">
      <style:text-properties officeooo:rsid="006b82ef" officeooo:paragraph-rsid="006b82ef"/>
    </style:style>
    <style:style style:name="P33" style:family="paragraph" style:parent-style-name="Text_20_body">
      <style:text-properties officeooo:rsid="006cb0e2" officeooo:paragraph-rsid="006cb0e2"/>
    </style:style>
    <style:style style:name="P34" style:family="paragraph" style:parent-style-name="Text_20_body">
      <style:text-properties officeooo:rsid="001c5859" officeooo:paragraph-rsid="001c5859"/>
    </style:style>
    <style:style style:name="P35" style:family="paragraph" style:parent-style-name="Text_20_body">
      <style:text-properties officeooo:rsid="002b0592" officeooo:paragraph-rsid="002b0592"/>
    </style:style>
    <style:style style:name="P36" style:family="paragraph" style:parent-style-name="Text_20_body">
      <style:text-properties officeooo:rsid="004e6a65" officeooo:paragraph-rsid="004e6a65"/>
    </style:style>
    <style:style style:name="P37" style:family="paragraph" style:parent-style-name="Text_20_body">
      <style:text-properties officeooo:rsid="00545acc" officeooo:paragraph-rsid="00545acc"/>
    </style:style>
    <style:style style:name="P38" style:family="paragraph" style:parent-style-name="Text_20_body">
      <style:text-properties officeooo:rsid="00642a95" officeooo:paragraph-rsid="00642a95"/>
    </style:style>
    <style:style style:name="P39" style:family="paragraph" style:parent-style-name="Text_20_body">
      <style:text-properties officeooo:paragraph-rsid="001cbfc7"/>
    </style:style>
    <style:style style:name="P40" style:family="paragraph" style:parent-style-name="Preformatted_20_Text">
      <style:paragraph-properties fo:break-before="page"/>
      <style:text-properties officeooo:paragraph-rsid="0106a897"/>
    </style:style>
    <style:style style:name="P41" style:family="paragraph" style:parent-style-name="Preformatted_20_Text">
      <style:text-properties officeooo:paragraph-rsid="0106a897"/>
    </style:style>
    <style:style style:name="P42" style:family="paragraph" style:parent-style-name="Heading_20_1">
      <style:text-properties officeooo:rsid="0008fca9" officeooo:paragraph-rsid="0008fca9"/>
    </style:style>
    <style:style style:name="P43" style:family="paragraph" style:parent-style-name="Heading_20_1">
      <style:paragraph-properties fo:break-before="page"/>
    </style:style>
    <style:style style:name="P44" style:family="paragraph" style:parent-style-name="Heading_20_1">
      <style:paragraph-properties fo:break-before="page"/>
      <style:text-properties officeooo:paragraph-rsid="00fede98"/>
    </style:style>
    <style:style style:name="T1" style:family="text">
      <style:text-properties officeooo:rsid="000afa8b"/>
    </style:style>
    <style:style style:name="T2" style:family="text">
      <style:text-properties officeooo:rsid="001b633e"/>
    </style:style>
    <style:style style:name="T3" style:family="text">
      <style:text-properties officeooo:rsid="001cbfc7"/>
    </style:style>
    <style:style style:name="T4" style:family="text">
      <style:text-properties officeooo:rsid="001d70fb"/>
    </style:style>
    <style:style style:name="T5" style:family="text">
      <style:text-properties officeooo:rsid="002007d2"/>
    </style:style>
    <style:style style:name="T6" style:family="text">
      <style:text-properties officeooo:rsid="002012fb"/>
    </style:style>
    <style:style style:name="T7" style:family="text">
      <style:text-properties officeooo:rsid="0028b464"/>
    </style:style>
    <style:style style:name="T8" style:family="text">
      <style:text-properties officeooo:rsid="002aa67c"/>
    </style:style>
    <style:style style:name="T9" style:family="text">
      <style:text-properties officeooo:rsid="002b0592"/>
    </style:style>
    <style:style style:name="T10" style:family="text">
      <style:text-properties officeooo:rsid="002b0921"/>
    </style:style>
    <style:style style:name="T11" style:family="text">
      <style:text-properties officeooo:rsid="002c81aa"/>
    </style:style>
    <style:style style:name="T12" style:family="text">
      <style:text-properties officeooo:rsid="002d6a3a"/>
    </style:style>
    <style:style style:name="T13" style:family="text">
      <style:text-properties officeooo:rsid="002db8d3"/>
    </style:style>
    <style:style style:name="T14" style:family="text">
      <style:text-properties officeooo:rsid="002ed668"/>
    </style:style>
    <style:style style:name="T15" style:family="text">
      <style:text-properties officeooo:rsid="00303b0a"/>
    </style:style>
    <style:style style:name="T16" style:family="text">
      <style:text-properties officeooo:rsid="0032810b"/>
    </style:style>
    <style:style style:name="T17" style:family="text">
      <style:text-properties officeooo:rsid="0036137f"/>
    </style:style>
    <style:style style:name="T18" style:family="text">
      <style:text-properties officeooo:rsid="00386924"/>
    </style:style>
    <style:style style:name="T19" style:family="text">
      <style:text-properties officeooo:rsid="0039d51a"/>
    </style:style>
    <style:style style:name="T20" style:family="text">
      <style:text-properties officeooo:rsid="003c7268"/>
    </style:style>
    <style:style style:name="T21" style:family="text">
      <style:text-properties officeooo:rsid="003d66a9"/>
    </style:style>
    <style:style style:name="T22" style:family="text">
      <style:text-properties officeooo:rsid="003f16ff"/>
    </style:style>
    <style:style style:name="T23" style:family="text">
      <style:text-properties officeooo:rsid="00403b5e"/>
    </style:style>
    <style:style style:name="T24" style:family="text">
      <style:text-properties officeooo:rsid="00420526"/>
    </style:style>
    <style:style style:name="T25" style:family="text">
      <style:text-properties officeooo:rsid="0044e1f8"/>
    </style:style>
    <style:style style:name="T26" style:family="text">
      <style:text-properties officeooo:rsid="00459eaa"/>
    </style:style>
    <style:style style:name="T27" style:family="text">
      <style:text-properties officeooo:rsid="00468e84"/>
    </style:style>
    <style:style style:name="T28" style:family="text">
      <style:text-properties officeooo:rsid="0049df9f"/>
    </style:style>
    <style:style style:name="T29" style:family="text">
      <style:text-properties officeooo:rsid="004ce60c"/>
    </style:style>
    <style:style style:name="T30" style:family="text">
      <style:text-properties officeooo:rsid="004e6a65"/>
    </style:style>
    <style:style style:name="T31" style:family="text">
      <style:text-properties officeooo:rsid="00505a21"/>
    </style:style>
    <style:style style:name="T32" style:family="text">
      <style:text-properties officeooo:rsid="00528cf3"/>
    </style:style>
    <style:style style:name="T33" style:family="text">
      <style:text-properties officeooo:rsid="00544559"/>
    </style:style>
    <style:style style:name="T34" style:family="text">
      <style:text-properties officeooo:rsid="005535bf"/>
    </style:style>
    <style:style style:name="T35" style:family="text">
      <style:text-properties officeooo:rsid="0056573a"/>
    </style:style>
    <style:style style:name="T36" style:family="text">
      <style:text-properties officeooo:rsid="0059eb4d"/>
    </style:style>
    <style:style style:name="T37" style:family="text">
      <style:text-properties officeooo:rsid="0060163f"/>
    </style:style>
    <style:style style:name="T38" style:family="text">
      <style:text-properties officeooo:rsid="0061935f"/>
    </style:style>
    <style:style style:name="T39" style:family="text">
      <style:text-properties officeooo:rsid="006318f8"/>
    </style:style>
    <style:style style:name="T40" style:family="text">
      <style:text-properties officeooo:rsid="0065d8ab"/>
    </style:style>
    <style:style style:name="T41" style:family="text">
      <style:text-properties officeooo:rsid="00680251"/>
    </style:style>
    <style:style style:name="T42" style:family="text">
      <style:text-properties officeooo:rsid="00681c30"/>
    </style:style>
    <style:style style:name="T43" style:family="text">
      <style:text-properties officeooo:rsid="0069bef0"/>
    </style:style>
    <style:style style:name="T44" style:family="text">
      <style:text-properties officeooo:rsid="00a622bd"/>
    </style:style>
    <style:style style:name="T45" style:family="text">
      <style:text-properties officeooo:rsid="00a86088"/>
    </style:style>
    <style:style style:name="T46" style:family="text">
      <style:text-properties officeooo:rsid="00ab5235"/>
    </style:style>
    <style:style style:name="T47" style:family="text">
      <style:text-properties officeooo:rsid="0008fca9"/>
    </style:style>
    <style:style style:name="T48" style:family="text">
      <style:text-properties officeooo:rsid="00b5effe"/>
    </style:style>
    <style:style style:name="T49" style:family="text">
      <style:text-properties officeooo:rsid="00b8a1b5"/>
    </style:style>
    <style:style style:name="T50" style:family="text">
      <style:text-properties officeooo:rsid="00bcfc36"/>
    </style:style>
    <style:style style:name="T51" style:family="text">
      <style:text-properties officeooo:rsid="00bebef4"/>
    </style:style>
    <style:style style:name="T52" style:family="text">
      <style:text-properties officeooo:rsid="00c02bba"/>
    </style:style>
    <style:style style:name="T53" style:family="text">
      <style:text-properties officeooo:rsid="00c21427"/>
    </style:style>
    <style:style style:name="T54" style:family="text">
      <style:text-properties officeooo:rsid="00c3b73c"/>
    </style:style>
    <style:style style:name="T55" style:family="text">
      <style:text-properties officeooo:rsid="00c63a2d"/>
    </style:style>
    <style:style style:name="T56" style:family="text">
      <style:text-properties officeooo:rsid="00c6b674"/>
    </style:style>
    <style:style style:name="T57" style:family="text">
      <style:text-properties officeooo:rsid="00c89dfb"/>
    </style:style>
    <style:style style:name="T58" style:family="text">
      <style:text-properties officeooo:rsid="00ca3a56"/>
    </style:style>
    <style:style style:name="T59" style:family="text">
      <style:text-properties officeooo:rsid="00cb4e63"/>
    </style:style>
    <style:style style:name="T60" style:family="text">
      <style:text-properties officeooo:rsid="00cb5893"/>
    </style:style>
    <style:style style:name="T61" style:family="text">
      <style:text-properties officeooo:rsid="00cdfe1c"/>
    </style:style>
    <style:style style:name="T62" style:family="text">
      <style:text-properties officeooo:rsid="00cedb74"/>
    </style:style>
    <style:style style:name="T63" style:family="text">
      <style:text-properties officeooo:rsid="00cf6eb1"/>
    </style:style>
    <style:style style:name="T64" style:family="text">
      <style:text-properties officeooo:rsid="00d14dda"/>
    </style:style>
    <style:style style:name="T65" style:family="text">
      <style:text-properties officeooo:rsid="00d2ff43"/>
    </style:style>
    <style:style style:name="T66" style:family="text">
      <style:text-properties officeooo:rsid="00d51155"/>
    </style:style>
    <style:style style:name="T67" style:family="text">
      <style:text-properties officeooo:rsid="00d7a2a1"/>
    </style:style>
    <style:style style:name="T68" style:family="text">
      <style:text-properties officeooo:rsid="00d97496"/>
    </style:style>
    <style:style style:name="T69" style:family="text">
      <style:text-properties officeooo:rsid="00d9a0b6"/>
    </style:style>
    <style:style style:name="T70" style:family="text">
      <style:text-properties officeooo:rsid="00db7694"/>
    </style:style>
    <style:style style:name="T71" style:family="text">
      <style:text-properties officeooo:rsid="00deef47"/>
    </style:style>
    <style:style style:name="T72" style:family="text">
      <style:text-properties officeooo:rsid="00e01d76"/>
    </style:style>
    <style:style style:name="T73" style:family="text">
      <style:text-properties officeooo:rsid="00e1def8"/>
    </style:style>
    <style:style style:name="T74" style:family="text">
      <style:text-properties officeooo:rsid="00e2d316"/>
    </style:style>
    <style:style style:name="T75" style:family="text">
      <style:text-properties officeooo:rsid="00e664df"/>
    </style:style>
    <style:style style:name="T76" style:family="text">
      <style:text-properties officeooo:rsid="00e7287a"/>
    </style:style>
    <style:style style:name="T77" style:family="text">
      <style:text-properties officeooo:rsid="00e79a51"/>
    </style:style>
    <style:style style:name="T78" style:family="text">
      <style:text-properties officeooo:rsid="00eaca7a"/>
    </style:style>
    <style:style style:name="T79" style:family="text">
      <style:text-properties officeooo:rsid="00eb0bbf"/>
    </style:style>
    <style:style style:name="T80" style:family="text">
      <style:text-properties officeooo:rsid="00ec6dcc"/>
    </style:style>
    <style:style style:name="T81" style:family="text">
      <style:text-properties officeooo:rsid="00ed4b77"/>
    </style:style>
    <style:style style:name="T82" style:family="text">
      <style:text-properties officeooo:rsid="00ef08b2"/>
    </style:style>
    <style:style style:name="T83" style:family="text">
      <style:text-properties officeooo:rsid="00f08508"/>
    </style:style>
    <style:style style:name="T84" style:family="text">
      <style:text-properties officeooo:rsid="00f0cad8"/>
    </style:style>
    <style:style style:name="T85" style:family="text">
      <style:text-properties officeooo:rsid="00f1b9b8"/>
    </style:style>
    <style:style style:name="T86" style:family="text">
      <style:text-properties officeooo:rsid="00f358be"/>
    </style:style>
    <style:style style:name="T87" style:family="text">
      <style:text-properties officeooo:rsid="00f55070"/>
    </style:style>
    <style:style style:name="T88" style:family="text">
      <style:text-properties officeooo:rsid="00fbf142"/>
    </style:style>
    <style:style style:name="T89" style:family="text">
      <style:text-properties officeooo:rsid="0104abba"/>
    </style:style>
    <style:style style:name="T90" style:family="text">
      <style:text-properties officeooo:rsid="11b36d03"/>
    </style:style>
    <style:style style:name="T91" style:family="text">
      <style:text-properties officeooo:rsid="11b4cac9"/>
    </style:style>
    <style:style style:name="T92" style:family="text">
      <style:text-properties officeooo:rsid="11bd388d"/>
    </style:style>
    <style:style style:name="fr1" style:family="graphic" style:parent-style-name="Graphics">
      <style:graphic-properties style:horizontal-pos="center" style:horizontal-rel="paragraph" style:mirror="none" fo:clip="rect(0cm, 0cm, 0cm, 0cm)" draw:luminance="0%" draw:contrast="0%" draw:red="0%" draw:green="0%" draw:blue="0%" draw:gamma="100%" draw:color-inversion="false" draw:image-opacity="100%" draw:color-mode="standar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h text:style-name="P42" text:outline-level="1" text:is-list-header="true"><draw:frame draw:style-name="fr1" draw:name="Image1" text:anchor-type="char" svg:width="13.818cm" svg:height="19.759cm" draw:z-index="0"><draw:image xlink:href="Pictures/10000001000001ED000002C123F89DF4.png" xlink:type="simple" xlink:show="embed" xlink:actuate="onLoad" draw:mime-type="image/png"/></draw:frame></text:h>
      <text:h text:style-name="P43" text:outline-level="1">Contains:</text:h>
      <text:h text:style-name="Heading_20_2" text:outline-level="2">*) <text:span text:style-name="T44">2nd person </text:span><text:span text:style-name="T46">reader</text:span><text:span text:style-name="T47"> death</text:span></text:h>
      <text:h text:style-name="Heading_20_2" text:outline-level="2">*) Rape of reader</text:h>
      <text:h text:style-name="Heading_20_2" text:outline-level="2">*) Necrophilia</text:h>
      <text:h text:style-name="Heading_20_2" text:outline-level="2">*) Mind control</text:h>
      <text:h text:style-name="Heading_20_2" text:outline-level="2">*) Implied dismemberment of reader (off page, not graphic) </text:h>
      <text:h text:style-name="Heading_20_2" text:outline-level="2">*) Non-specific general backdrop of war </text:h>
      <text:p text:style-name="P40"><text:span text:style-name="T90">This entire work, including illustration(s) is release</text:span><text:span text:style-name="T91">d</text:span><text:span text:style-name="T90"> under</text:span> (<text:a xlink:type="simple" xlink:href="https://creativecommons.org/licenses/by-nc-sa/4.0/deed.en" text:style-name="Internet_20_link" text:visited-style-name="Visited_20_Internet_20_Link">CC -BY-NC-SA 4.0</text:a>).</text:p>
      <text:p text:style-name="P41">This means that (with a couple of caveats) you can do whatever you want with it. No one owns it*. Specifically we use the attribution non-commercial share-alike licence. Basically you can take these stories, edit the text, draw a new cover, whatever strikes your fancy; and share them, so long as you attach the same licence to your version too.</text:p>
      <text:p text:style-name="P41">Non-commercial means what it says on the tin: don't sell it, don't publish them in a form you sell. Feel free to make a cool physical edition as an art trade (not monetary commission). If you want to sell a small run (&lt;100 copies) of physical prints (of part or a whole story) for a charity or similar fundraiser, you have my blessings to do so. </text:p>
      <text:p text:style-name="P41">Attribution just means you got to say where it came from. Either a link to the original story's page, or the home page: <text:a xlink:type="simple" xlink:href="https://sapphina-commons.com/" text:style-name="Internet_20_link" text:visited-style-name="Visited_20_Internet_20_Link">sapphina-commons.com</text:a>. You can repost a story natively to a social media site, so long as you clearly and prominently display a human-readable link back to the home page. </text:p>
      <text:p text:style-name="P41">For the most recent version of this notice and to <text:span text:style-name="T92">hear</text:span> why we decided to do this, you can read more at: <text:a xlink:type="simple" xlink:href="https://sapphina-commons.com/free-use" text:style-name="Internet_20_link" text:visited-style-name="Visited_20_Internet_20_Link">sapphina-commons.com/free-use</text:a></text:p>
      <text:h text:style-name="P44" text:outline-level="1"><text:span text:style-name="T88">A </text:span><text:span text:style-name="T47">Date with </text:span><text:span text:style-name="T1">Resurrection</text:span></text:h>
      <text:p text:style-name="P1"/>
      <text:p text:style-name="P2">You drag your last, ragged, freezing breath into your ruined lungs. Frozen finger fumble at the numb holes, freshly punched through your chest by a string of bullets.</text:p>
      <text:p text:style-name="P2">Dragging your dimming vision up, you make out the hazy forms of the cyborg-necroma<text:span text:style-name="T48">n</text:span>tic soldiers of the Eternal Legion overrunning the tattered remnants of your defensive lines. Your last sight is the Lady, clad in gloss-black armour, striding in at the head of the second wave.</text:p>
      <text:p text:style-name="P2">Then your legs fail, and you slip from this mortal coil before reaching the frozen mud below.<text:span text:style-name="T2">..</text:span></text:p>
      <text:p text:style-name="P34">There is no memory in death, no sense of time, no <text:span text:style-name="T86">sensation</text:span> in no<text:span text:style-name="T86">n</text:span>-existence. <text:span text:style-name="T3">And so it seems like an instant later when you jerk to once more. Not brought back to life, but stolen from death. Just like the metal and flesh soldiers</text:span><text:span text:style-name="T49"> arrayed</text:span><text:span text:style-name="T3"> motionless</text:span><text:span text:style-name="T87"> and</text:span><text:span text:style-name="T3"> silent before you: press-ganged from beyond the grave.</text:span><text:span text:style-name="T7"> Each right arm a brutal, mass-manufactured machinegun below the elbo</text:span><text:span text:style-name="T8">w.</text:span></text:p>
      <text:p text:style-name="P39"><text:span text:style-name="T3">You try to move, to speak, to do anything. </text:span><text:span text:style-name="T58">However, you are</text:span><text:span text:style-name="T3"> </text:span><text:span text:style-name="T58">now -</text:span><text:span text:style-name="T3">just like the</text:span><text:span text:style-name="T51"> flesh and metal</text:span><text:span text:style-name="T3"> </text:span><text:span text:style-name="T50">puppets</text:span><text:span text:style-name="T58">-</text:span><text:span text:style-name="T3"> at the beck and call of the Lady. She smirks down at you on your knees, her smooth black glass faceplate with its sharp vertical ridge </text:span><text:soft-page-break/><text:span text:style-name="T3">pushed back. The rest of her body </text:span><text:span text:style-name="T58">is </text:span><text:span text:style-name="T3">clad in similar plating of gloss black of tough cer</text:span><text:span text:style-name="T4">a</text:span><text:span text:style-name="T3">mics.</text:span></text:p>
      <text:p text:style-name="P3">"Gotta love the good ol' rez spike,"she says, sharp teeth showing through a compassionless smile. Her finger<text:span text:style-name="T59">s</text:span> tap lazily on a dull-red <text:span text:style-name="T82">device some what like a hand</text:span><text:span text:style-name="T85"> </text:span><text:span text:style-name="T82">held radio with half a dozen </text:span><text:span text:style-name="T83">thick, braided </text:span><text:span text:style-name="T82">cables coming off it</text:span>. Your realise that the <text:span text:style-name="T84">wires</text:span> are attached to you. A thick, barbed rod is shoved deep into <text:span text:style-name="T7">your</text:span> clavicle, anchoring your to this mockery of life. "Time for <text:span text:style-name="T52">field</text:span> intelligence."</text:p>
      <text:p text:style-name="P3">She starts asking you question after question about your comrades. Troop numbers, locations, weapons, civilian <text:span text:style-name="T5">shelters and more</text:span>. To your horror, the mouth that wouldn't move a millimetre for you obediently answers each and every<text:span text:style-name="T6"> </text:span>one of them.</text:p>
      <text:p text:style-name="P4">Breathing only to work subservient vocal cords, you can feel the holes in your body, the violations of your flesh. But strangely it doesn't hurt. There is no real sensation of anything, just an awareness of your body.</text:p>
      <text:p text:style-name="P5">By the time she finishe<text:span text:style-name="T7">s</text:span> her interrogation some ten minutes later, a third, massive wave of drop pods are tearing down through the charred sky to fall on other refuges over the horizon. They, like the one you futility gave your life for, would be overrun in a matter of half<text:span text:style-name="T59"> a </text:span>day at most. In a <text:soft-page-break/>week, there wouldn't be a single living person left save for the Necro-<text:span text:style-name="T52">Ladies</text:span> and those they chose to keep as live captives. The rest would form new legions, to conquer larger worlds.</text:p>
      <text:p text:style-name="P35">The Lady studies her wrist, flashing with a multitude of coloured lights which seem to hold some meaning to her. Dropping her arm, she says: "Half an hour till the main force links up." Fixing you with a predatory gaze, she grins. "But I reckon I know how to kill the time."</text:p>
      <text:p text:style-name="P6"><text:span text:style-name="T9">The necro-soliders are covered with heavy plates, bolted and stapled onto dead flesh. Their heads surgically encased in half-helms wrapping back just past where ears used to be. Aside from metal boots grafted to their legs, they </text:span><text:span text:style-name="T66">are</text:span><text:span text:style-name="T9"> otherwise naked. Their genitalia </text:span><text:span text:style-name="T53">are</text:span><text:span text:style-name="T9"> exposed, unprotected. Like the pussy </text:span><text:span text:style-name="T60">which </text:span><text:span text:style-name="T9">the Lady </text:span><text:span text:style-name="T53">shoves</text:span><text:span text:style-name="T9"> a pair of</text:span><text:span text:style-name="T10"> armoured</text:span><text:span text:style-name="T9"> fingers into </text:span><text:span text:style-name="T54">to</text:span><text:span text:style-name="T9"> spread apart. At some unspoken command, the solider </text:span><text:span text:style-name="T60">widens its stance</text:span><text:span text:style-name="T9">, giving you a clear view of the clammy folds and the vagina </text:span><text:span text:style-name="T11">beyond</text:span><text:span text:style-name="T9">.</text:span></text:p>
      <text:p text:style-name="P7">"We ain't meant to fuck the fighting units, but pussy is pussy. It gets me through a drop." She extracts the fingers, with no reaction from the solider, save for <text:span text:style-name="T55">it</text:span> returning to the same ready posture as all the rest.</text:p>
      <text:p text:style-name="P7">She brushes your check with the icy metal fingers. She is silent for a minute as she turns your <text:soft-page-break/>head from side to side, up and down. Her breathing, previously lightly misting in the cold air, is now billowing into clouds as she breaths he<text:span text:style-name="T56">a</text:span>vily. "But a body that's still warm? Now that's a treat, especial on a winter mission."</text:p>
      <text:p text:style-name="P8">Standing erect, she pulls off her codpiece, seeming to have been held on magnetically. She sticks it to her puldron<text:span text:style-name="T12"> and pulls her cock free of her grey undersuit.</text:span><text:span text:style-name="T13"> "Open," she instructs and you</text:span><text:span text:style-name="T61">r</text:span><text:span text:style-name="T13"> mouth falls open. She rubs her already stiff head against you check, groaning to herself. You can't even look away.</text:span></text:p>
      <text:p text:style-name="P9">After a minute or so, she pushes herself into your mouth, <text:span text:style-name="T14">amusing herself scrapping her shaft over your teeth.</text:span><text:span text:style-name="T15"> You tell your mouth to close, to bite her penis off, to do something, anything. But it is not yours to command anymore. "Fuck, you're a fun a toy," she sighs, eyes closing for a moment as she enjoys you.</text:span></text:p>
      <text:p text:style-name="P10">Gripping the hair on the back of your head tightly, she forces herself all the way in. Her head crashes down into your throat, filling it almost to your voice box.<text:span text:style-name="T16"> </text:span><text:span text:style-name="T61">As she presses</text:span><text:span text:style-name="T16"> her mound</text:span><text:span text:style-name="T61"> into your teeth</text:span><text:span text:style-name="T16">, you notice for the first time that you no longer have any sense of smell. She groans, exclaiming: "gaah, I love the two hour bitches! Just </text:span><text:span text:style-name="T17">the right amount of</text:span><text:span text:style-name="T16"> rigor mortis."</text:span></text:p>
      <text:p text:style-name="P11"><text:soft-page-break/>She gets a few good strokes in, testing your throat out as she swells to her full girth in your mouth.<text:span text:style-name="T18"> She stops to fumble her balls past your lips. "Warm them with that tongue," she commands.</text:span></text:p>
      <text:p text:style-name="P12">As your tongue rolls them about, your lips close and you begin sucking her off. <text:span text:style-name="T19">"Damn, this bitch must have been amazing when she was alive," she growls to herself.</text:span></text:p>
      <text:p text:style-name="P13">"More," she instructs, tapping a button on the device she holds. Immediately, warmth floods your brain, tingling better than any praise ever did in life. Even without her utter hold over you, you want to guzzle her, service every millimetre of her.</text:p>
      <text:p text:style-name="P13">To be hers.</text:p>
      <text:p text:style-name="P14">Throwing your whole body into it, you lavish <text:span text:style-name="T63">your</text:span> <text:span text:style-name="T62">lips</text:span> along her entire cock, never letting those precious orbs leave the <text:span text:style-name="T57">fading</text:span> heat of your mouth<text:span text:style-name="T20">. She leans back, allowing you to do as you want for a few minutes as she just luxuriates in being the only thing that matters in your unlife.</text:span></text:p>
      <text:p text:style-name="P17">"Fuck, I can't stand it any more!" she proclaims, wrapp<text:span text:style-name="T64">ing</text:span> both hands hard around the back of your skull. She hunches over you, blotting ou<text:span text:style-name="T65">t</text:span> your vision as her stomach smooshes around your eyes. A moment later, a pair of soldiers take a tight grip <text:span text:style-name="T67">of</text:span> your shoulders.</text:p>
      <text:p text:style-name="P16"><text:soft-page-break/>Suitably ready, she ruts into you like a feral animal, her hips slamming forwards with ever increasing force.<text:span text:style-name="T21"> It only takes half a minute of her frenzied facefucking to spill herself into you. She doesn't slow down as cum gushes out.</text:span></text:p>
      <text:p text:style-name="P16"><text:span text:style-name="T24">She keeps humping for</text:span><text:span text:style-name="T21"> </text:span><text:span text:style-name="T24">a couple more minutes, only extracting her spent cock once it's fully soft once more.</text:span></text:p>
      <text:p text:style-name="P15"><text:span text:style-name="T22">You're sure</text:span><text:span text:style-name="T23"> the experience would have left you </text:span><text:span text:style-name="T22">rock hard in life, but now you're as limp as she is. You wonder if she </text:span><text:span text:style-name="T68">could </text:span><text:span text:style-name="T22">command you to rise as she </text:span><text:span text:style-name="T69">h</text:span><text:span text:style-name="T22">as commanded your dead body so far. Although sucking her off had hardly required blood</text:span><text:span text:style-name="T70"> </text:span><text:span text:style-name="T22">flow.</text:span></text:p>
      <text:p text:style-name="P18">She scraps the sweat from her flushed face face, using the angles on her gauntlet as a squeegee. "Thanks<text:span text:style-name="T70">,</text:span> babe," she purrs, brushing your cheek tenderly with her finger tips. They trail down your neck and onto your clavicle. Then she wraps her fingers around the rez spike and tears it out.</text:p>
      <text:p text:style-name="P18">Oblivion follows instantly.</text:p>
      <text:h text:style-name="Heading_20_1" text:outline-level="1">...</text:h>
      <text:p text:style-name="P21">Slowly, you become aware of light filtering through your eyelids. Cracking them open, you are met by <text:span text:style-name="T71">your Lady's gaze</text:span>. She's clad in a sweat stained grey sports bra and leaning over to peer down a<text:span text:style-name="T29">t</text:span> you. "That did it!" she exclaims, tossing <text:soft-page-break/>some strange cattle prod <text:span text:style-name="T72">like</text:span> item onto the slightly rumpled bed behind her.<text:span text:style-name="T29"> Under all that armour she had a rather solidly built body, but not without a cheerful amount of paunch to her. Her hair is kept buzzed to a military stubble.</text:span></text:p>
      <text:p text:style-name="P19">You blink <text:span text:style-name="T73">as you dart your</text:span> eyes about. <text:span text:style-name="T25">Close</text:span> steel walls greet you<text:span text:style-name="T25">r</text:span> sight, as do a washbasin<text:span text:style-name="T28">, and stout space-ship door leading</text:span> <text:span text:style-name="T28">from the tiny cabin. A</text:span><text:span text:style-name="T25"> pink pillow, about the o</text:span><text:span text:style-name="T28">n</text:span><text:span text:style-name="T25">ly colour in the room, </text:span><text:span text:style-name="T28">blocks her hips from view</text:span><text:span text:style-name="T25">. You try to rise to see the rest of the room, but your body doesn't respond. Actually, you can't feel your body at all.</text:span></text:p>
      <text:p text:style-name="P20">Suddenly it dawns on you that all you can feel is your head and neck.<text:span text:style-name="T26"> The height you're at is about right for a severed head sat on a nightstand.</text:span><text:span text:style-name="T27"> You're stuck, unable to see anything but whatever you're pointed at.</text:span></text:p>
      <text:p text:style-name="P22">She scoops you up, holding you inches from her face. "I imagine you're really confused, huh. True is, you were just too pretty not keep." A look somewhat like affection crosses her face for a moment and you realise that she's around 20, barely not a kid anymore.<text:span text:style-name="T30"> She leans down and kisses your head on the lips. She doesn't really seem to know what she is doing, but she keeps at it for most of a minute.</text:span></text:p>
      <text:p text:style-name="P36">Pulling back, a strand of saliva bridging your mouths, she grins<text:span text:style-name="T74"> dopily</text:span>. "You've been on ice for 3 <text:soft-page-break/>weeks, well you head has. I don't know what happened to the rest of the corpse. It was worth all the effort smuggling <text:span text:style-name="T31">that face</text:span> aboard."</text:p>
      <text:p text:style-name="P23">Hoisting you high into the air, she flops onto her back on the bed. Kicking the prod onto the floor, she rubs your face in her cleavage. "You're full of anti-rot nanos." Giggling, she tosses you into the air, making the world spin around you. Landing back in her hands, you seen her black-lace clad crotch just inches away. Lowering you, she grinds her budge against you, the panties rustling gently. "I'm going to keep fucking you for decades," she moans.</text:p>
      <text:p text:style-name="P24">Drop<text:span text:style-name="T75">p</text:span>ing you face first first onto her abs, she hurriedly shimmies her panties down. Picking you up, she presses her erect, damp head to your lips. "Please, suck me," she whispers desperately, before uttering<text:span text:style-name="T76"> </text:span><text:span text:style-name="T32">with authority</text:span>: "<text:span text:style-name="T32">independent execution.</text:span>"</text:p>
      <text:p text:style-name="P24"><text:span text:style-name="T32">You wait for your lips to move on their own,</text:span> <text:span text:style-name="T32">but nothing happens. </text:span><text:span text:style-name="T33">You find yourself frowning instead. Wait, could she have? Experimentally, you trying moving your lips.</text:span></text:p>
      <text:p text:style-name="P37">She gasps with joy as you kiss her tip, then whines when you slip your tongue under her hood in a circling motion.<text:span text:style-name="T34"> "Open," she says and once more you do as she says.</text:span></text:p>
      <text:p text:style-name="P25">Pushing her shaft through your lips, she bobs you up and down, mimicking a blowjob. <text:span text:style-name="T35">You </text:span><text:soft-page-break/><text:span text:style-name="T35">decide to add suction, but when you do, you feel air rush up you</text:span><text:span text:style-name="T77">r</text:span><text:span text:style-name="T35"> severed neck instead.</text:span></text:p>
      <text:p text:style-name="P26">"Try now<text:span text:style-name="T36">,</text:span>"<text:span text:style-name="T36"> she </text:span><text:span text:style-name="T77">tells you</text:span><text:span text:style-name="T36"> softly, plugging</text:span> the bottom of your windpipe<text:span text:style-name="T36"> with</text:span> a pair of fingers.</text:p>
      <text:p text:style-name="P27">This time your checks cave in as you suck her fiercely, feeling her hot shaft against your cold flesh.<text:span text:style-name="T37"> She moans and whimpers, louder with ever thrust inside you. Her fingers curl and massage the inside of your neck, like she </text:span><text:span text:style-name="T38">is</text:span><text:span text:style-name="T37"> fingering a pussy.</text:span></text:p>
      <text:p text:style-name="P28">With a bitten-off cry, she spurts in your mouth, jerking and shuddering.<text:span text:style-name="T39"> Her arms fall by her sides, leaving you hang off her still-twitching cock.</text:span></text:p>
      <text:p text:style-name="P38">Chest heaving, she reaches up a shaking hand to stroke your hair. "That was the best head I've ever had," she pants happily.<text:span text:style-name="T40"> Casting her gaze around, she groans in exasperation. "ugh, the towels are all the way over there. I don't want to get up."</text:span></text:p>
      <text:p text:style-name="P29">Cradling you in a hand, she rolls onto her side, pulling you snug against her<text:span text:style-name="T78"> crotch</text:span>.<text:span text:style-name="T41"> "Could you clean me, please."</text:span></text:p>
      <text:p text:style-name="P30">You've not really done anything like it before, but you decide to try your best. She giggles, saying it tickles as you run your tongue over her <text:span text:style-name="T45">deflating</text:span> cock. <text:span text:style-name="T79">As</text:span> you do so<text:span text:style-name="T79">, it strikes you</text:span> that your sense of taste is gone too. <text:span text:style-name="T42">The flavour of the gooy, warm liquid pooling in the back of your mouth is completely absent.</text:span></text:p>
      <text:p text:style-name="P31"><text:soft-page-break/>Eyes half-shut, she runs a finger tip around the jagged bottom ring of your throat where <text:span text:style-name="T79">your</text:span> neck was hastily sawn through with a knife of some sort. "Tomorrow I'm going to try fucking your throat bottom up," she murmurs, half asleep.<text:span text:style-name="T43"> She nods off for a couple of minutes, before jerking awake again. She yawns, patting the wall till she finds the light switch, plunging the room into darkness.</text:span></text:p>
      <text:p text:style-name="P32">As she lays motionless,<text:span text:style-name="T80"> the skin of</text:span> her <text:span text:style-name="T80">shrunken </text:span>cock still <text:span text:style-name="T80">slightly</text:span> in your head, she starts to snore softly. The gentle <text:span text:style-name="T81">rumbling</text:span> reverberates through your skull from where her hip is press against your jaw. You're not sure how long has passed, but as her fingers woven through your hair fidget over your scalp, it dawns on you that you don't feel the slightest bit tired at all.</text:p>
      <text:p text:style-name="P33">Sleep is for the living, and the long sleep for the dead. You won't be either for a very, very long time.<text:span text:style-name="T89">..</text:span></text:p>
      <text:h text:style-name="Heading_20_1" text:outline-level="1">Fin</text:h>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3">
  <office:font-face-decls>
    <style:font-face style:name="C059" svg:font-family="C059" style:font-adornments="Bold Italic" style:font-pitch="variable"/>
    <style:font-face style:name="C0591" svg:font-family="C059" style:font-adornments="Regular" style:font-pitch="variable"/>
    <style:font-face style:name="Erica Type" svg:font-family="'Erica Type'" style:font-adornments="Regular" style:font-pitch="variable"/>
    <style:font-face style:name="Gentium Book Basic" svg:font-family="'Gentium Book Basic'" style:font-adornments="Regular" style:font-pitch="variable"/>
    <style:font-face style:name="JMH Typewriter mono" svg:font-family="'JMH Typewriter mono'" style:font-adornments="Bold" style:font-family-generic="modern" style:font-pitch="fixed"/>
    <style:font-face style:name="JMH Typewriter mono1" svg:font-family="'JMH Typewriter mono'" style:font-adornments="Italic" style:font-family-generic="modern" style:font-pitch="fixed"/>
    <style:font-face style:name="LM Roman 10" svg:font-family="'LM Roman 10'" style:font-adornments="Regular" style:font-pitch="variable"/>
    <style:font-face style:name="Liberation Mono" svg:font-family="'Liberation Mono'" style:font-family-generic="modern" style:font-pitch="fixed"/>
    <style:font-face style:name="Liberation Sans" svg:font-family="'Liberation Sans'" style:font-family-generic="swiss" style:font-pitch="variable"/>
    <style:font-face style:name="Lohit Devanagari" svg:font-family="'Lohit Devanagari'" style:font-family-generic="system" style:font-pitch="variable"/>
    <style:font-face style:name="Noto Sans CJK SC" svg:font-family="'Noto Sans CJK SC'" style:font-family-generic="system" style:font-pitch="variable"/>
    <style:font-face style:name="Noto Sans Devanagari" svg:font-family="'Noto Sans Devanagari'" style:font-family-generic="swiss"/>
    <style:font-face style:name="Noto Sans Devanagari1" svg:font-family="'Noto Sans Devanagari'" style:font-family-generic="system" style:font-pitch="variable"/>
    <style:font-face style:name="Noto Sans Mono CJK SC" svg:font-family="'Noto Sans Mono CJK SC'" style:font-family-generic="modern" style:font-pitch="fixed"/>
    <style:font-face style:name="Noto Serif CJK SC" svg:font-family="'Noto Serif CJK SC'" style:font-family-generic="system" style:font-pitch="variable"/>
    <style:font-face style:name="Noto Serif Sinhala" svg:font-family="'Noto Serif Sinhala'" style:font-family-generic="roman"/>
    <style:font-face style:name="Noto Serif Sinhala1" svg:font-family="'Noto Serif Sinhala'" style:font-adornments="Regular" style:font-family-generic="roman" style:font-pitch="variable"/>
    <style:font-face style:name="OpenSymbol" svg:font-family="OpenSymbol" style:font-charset="x-symbol"/>
    <style:font-face style:name="Sahadeva" svg:font-family="Sahadeva"/>
    <style:font-face style:name="Sahadeva1" svg:font-family="Sahadeva" style:font-pitch="variable"/>
    <style:font-face style:name="Sahadeva2" svg:font-family="Sahadeva" style:font-adornments="Bold Italic" style:font-pitch="variable"/>
    <style:font-face style:name="Sahadeva3" svg:font-family="Sahadeva" style:font-adornments="Regular" style:font-pitch="variable"/>
    <style:font-face style:name="URW Bookman" svg:font-family="'URW Bookman'" style:font-adornments="Bold" style:font-pitch="variable"/>
    <style:font-face style:name="Z003" svg:font-family="Z003" style:font-adornments="Regular"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Noto Serif Sinhala" fo:font-size="12pt" fo:language="en" fo:country="GB" style:letter-kerning="true" style:font-name-asian="Noto Serif CJK SC" style:font-size-asian="10.5pt" style:language-asian="zh" style:country-asian="CN" style:font-name-complex="Noto Sans Devanagari1"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page"/>
      <style:text-properties style:use-window-font-color="true" loext:opacity="0%" style:font-name="Noto Serif Sinhala" fo:font-size="12pt" fo:language="en" fo:country="GB" style:letter-kerning="true" style:font-name-asian="Noto Serif CJK SC" style:font-size-asian="10.5pt" style:language-asian="zh" style:country-asian="CN" style:font-name-complex="Noto Sans Devanagari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Noto Sans CJK SC" style:font-family-asian="'Noto Sans CJK SC'" style:font-family-generic-asian="system" style:font-pitch-asian="variable" style:font-size-asian="14pt" style:font-name-complex="Noto Sans Devanagari1" style:font-family-complex="'Noto Sans Devanagari'" style:font-family-generic-complex="system" style:font-pitch-complex="variable" style:font-size-complex="14pt"/>
    </style:style>
    <style:style style:name="Text_20_body" style:display-name="Text body" style:family="paragraph" style:parent-style-name="Standard" style:class="text" style:master-page-name="">
      <style:paragraph-properties fo:margin-top="0cm" fo:margin-bottom="0.18cm" style:contextual-spacing="false" fo:line-height="100%" fo:text-indent="0.3cm" style:auto-text-indent="false" style:page-number="auto"/>
      <style:text-properties style:font-name="LM Roman 10" fo:font-family="'LM Roman 10'" style:font-style-name="Regular" style:font-pitch="variable" fo:font-size="12pt" fo:font-weight="normal"/>
    </style:style>
    <style:style style:name="List" style:family="paragraph" style:parent-style-name="Text_20_body" style:class="list">
      <style:text-properties style:font-name="Sahadeva" fo:font-family="Sahadeva" style:font-size-asian="12pt" style:font-name-complex="Noto Sans Devanagari" style:font-family-complex="'Noto Sans Devanagari'"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style:font-name="Noto Serif Sinhala" fo:font-family="'Noto Serif Sinhala'" style:font-family-generic="roman" fo:font-size="12pt" fo:font-style="italic" style:font-size-asian="12pt" style:font-style-asian="italic" style:font-name-complex="Noto Sans Devanagari" style:font-family-complex="'Noto Sans Devanagari'"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name="Noto Serif Sinhala" fo:font-family="'Noto Serif Sinhala'" style:font-family-generic="roman" style:font-size-asian="12pt" style:font-name-complex="Noto Sans Devanagari" style:font-family-complex="'Noto Sans Devanagari'" style:font-family-generic-complex="swiss"/>
    </style:style>
    <style:style style:name="Heading_20_1" style:display-name="Heading 1" style:family="paragraph" style:parent-style-name="Heading" style:next-style-name="Text_20_body" style:default-outline-level="1" style:class="text">
      <style:paragraph-properties fo:margin-top="0.423cm" fo:margin-bottom="0.212cm" style:contextual-spacing="false" fo:text-align="center" style:justify-single-word="false"/>
      <style:text-properties style:font-name="JMH Typewriter mono" fo:font-family="'JMH Typewriter mono'" style:font-style-name="Bold" style:font-family-generic="modern" style:font-pitch="fixed" fo:font-size="15pt" fo:font-weight="bold" style:font-size-asian="18pt" style:font-weight-asian="bold" style:font-size-complex="18pt" style:font-weight-complex="bold"/>
    </style:style>
    <style:style style:name="Heading_20_2" style:display-name="Heading 2" style:family="paragraph" style:parent-style-name="Heading" style:next-style-name="Text_20_body" style:default-outline-level="2" style:class="text">
      <style:paragraph-properties fo:margin-top="0.353cm" fo:margin-bottom="0.212cm" style:contextual-spacing="false" fo:text-align="start" style:justify-single-word="false" fo:text-indent="0.3cm" style:auto-text-indent="false"/>
      <style:text-properties style:font-name="JMH Typewriter mono1" fo:font-family="'JMH Typewriter mono'" style:font-style-name="Italic" style:font-family-generic="modern" style:font-pitch="fixed" fo:font-size="12pt" fo:font-style="normal" fo:font-weight="bold" style:font-size-asian="16pt" style:font-weight-asian="bold" style:font-size-complex="16pt" style:font-weight-complex="bold"/>
    </style:style>
    <style:style style:name="Heading_20_3" style:display-name="Heading 3" style:family="paragraph" style:parent-style-name="Heading" style:next-style-name="Text_20_body" style:default-outline-level="3" style:class="text" style:master-page-name="">
      <style:paragraph-properties fo:margin-top="0.247cm" fo:margin-bottom="0.212cm" style:contextual-spacing="false" style:page-number="auto" fo:keep-with-next="auto"/>
      <style:text-properties style:font-name="Sahadeva2" fo:font-family="Sahadeva" style:font-style-name="Bold Italic" style:font-pitch="variable" fo:font-size="12pt" fo:font-style="italic"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master-page-name="">
      <style:paragraph-properties fo:margin-top="0.212cm" fo:margin-bottom="0.212cm" style:contextual-spacing="false" fo:text-align="center" style:justify-single-word="false" style:page-number="auto"/>
      <style:text-properties style:font-name="Sahadeva2" fo:font-family="Sahadeva" style:font-style-name="Bold Italic" style:font-pitch="variable" fo:font-size="13pt" fo:font-style="italic" fo:font-weight="bold" style:font-size-asian="13pt" style:font-style-asian="italic" style:font-weight-asian="bold" style:font-size-complex="13pt" style:font-style-complex="italic" style:font-weight-complex="bold"/>
    </style:style>
    <style:style style:name="Byline" style:family="paragraph" style:parent-style-name="Heading_20_3" style:default-outline-level="" style:list-style-name="">
      <style:paragraph-properties fo:text-align="center" style:justify-single-word="false"/>
    </style:style>
    <style:style style:name="Dedication" style:family="paragraph" style:parent-style-name="Text_20_body" style:master-page-name="">
      <style:paragraph-properties fo:text-align="center" style:justify-single-word="false" style:page-number="auto"/>
      <style:text-properties style:font-name="C059" fo:font-family="C059" style:font-style-name="Bold Italic" style:font-pitch="variable" fo:font-size="14pt" fo:font-style="italic" fo:font-weight="bold" officeooo:rsid="11ba812c"/>
    </style:style>
    <style:style style:name="Licence" style:family="paragraph" style:parent-style-name="Text_20_body">
      <style:paragraph-properties fo:margin-top="0cm" fo:margin-bottom="0.199cm" style:contextual-spacing="false" fo:line-height="150%" fo:text-align="justify" style:justify-single-word="false"/>
      <style:text-properties style:font-name="Gentium Book Basic" fo:font-family="'Gentium Book Basic'" style:font-style-name="Regular" style:font-pitch="variable" fo:font-size="8pt" officeooo:rsid="127cfb58"/>
    </style:style>
    <style:style style:name="Table_20_Contents" style:display-name="Table Contents" style:family="paragraph" style:parent-style-name="Standard" style:class="extra">
      <style:paragraph-properties fo:orphans="0" fo:widows="0" text:number-lines="false" text:line-number="0"/>
    </style:style>
    <style:style style:name="Sally_20_and_20_Suzzie" style:display-name="Sally and Suzzie" style:family="paragraph" style:parent-style-name="Text_20_body" style:class="text" style:master-page-name="">
      <style:paragraph-properties fo:margin-left="0cm" fo:margin-right="0cm" fo:margin-top="0cm" fo:margin-bottom="0.7cm" style:contextual-spacing="false" fo:line-height="115%" fo:text-align="justify" style:justify-single-word="false" fo:text-indent="0cm" style:auto-text-indent="false" style:page-number="auto">
        <style:tab-stops/>
        <style:drop-cap style:lines="2" style:length="word"/>
      </style:paragraph-properties>
    </style:style>
    <style:style style:name="Preformatted_20_Text" style:display-name="Preformatted Text" style:family="paragraph" style:parent-style-name="Standard" style:class="html" style:master-page-name="">
      <style:paragraph-properties fo:margin-top="0cm" fo:margin-bottom="0cm" style:contextual-spacing="false" fo:line-height="150%" fo:text-align="justify" style:justify-single-word="false" style:page-number="auto"/>
      <style:text-properties style:font-name="C0591" fo:font-family="C059" style:font-style-name="Regular" style:font-pitch="variable" fo:font-size="9pt" fo:font-style="italic" style:font-name-asian="Noto Sans Mono CJK SC" style:font-family-asian="'Noto Sans Mono CJK SC'" style:font-family-generic-asian="modern" style:font-pitch-asian="fixed" style:font-size-asian="10pt" style:font-name-complex="Liberation Mono" style:font-family-complex="'Liberation Mono'" style:font-family-generic-complex="modern" style:font-pitch-complex="fixed" style:font-size-complex="10pt"/>
    </style:style>
    <style:style style:name="Heading_20_5" style:display-name="Heading 5" style:family="paragraph" style:parent-style-name="Heading" style:next-style-name="Text_20_body" style:default-outline-level="5" style:list-style-name="" style:class="text">
      <style:paragraph-properties fo:margin-top="0.212cm" fo:margin-bottom="0.106cm" style:contextual-spacing="false" fo:text-align="center" style:justify-single-word="false"/>
      <style:text-properties style:font-name="URW Bookman" fo:font-family="'URW Bookman'" style:font-style-name="Bold" style:font-pitch="variable" fo:font-size="16pt" fo:font-style="italic" fo:font-weight="bold" style:font-size-asian="12pt" style:font-weight-asian="bold" style:font-size-complex="12pt" style:font-weight-complex="bold"/>
    </style:style>
    <style:style style:name="Character_20_block" style:display-name="Character block" style:family="paragraph" style:parent-style-name="Subtitle">
      <style:paragraph-properties fo:margin-left="0cm" fo:margin-right="0cm" fo:margin-top="0cm" fo:margin-bottom="0cm" style:contextual-spacing="false" fo:line-height="100%" fo:text-align="start" style:justify-single-word="false" fo:text-indent="0cm" style:auto-text-indent="false"/>
      <style:text-properties style:font-name="Sahadeva1" fo:font-family="Sahadeva" style:font-pitch="variable" fo:font-size="10pt" fo:font-style="italic" officeooo:rsid="0032ca65" style:font-name-asian="Noto Sans CJK SC" style:font-family-asian="'Noto Sans CJK SC'" style:font-family-generic-asian="system" style:font-pitch-asian="variable" style:font-size-asian="10pt" style:font-style-asian="italic" style:font-name-complex="Lohit Devanagari" style:font-family-complex="'Lohit Devanagari'" style:font-family-generic-complex="system" style:font-pitch-complex="variable" style:font-size-complex="10pt" style:font-style-complex="italic"/>
    </style:style>
    <style:style style:name="Addressee" style:family="paragraph" style:parent-style-name="Standard" style:class="extra">
      <style:paragraph-properties fo:margin-top="0cm" fo:margin-bottom="0.106cm" style:contextual-spacing="false" text:number-lines="false" text:line-number="0"/>
    </style:style>
    <style:style style:name="Quotations" style:family="paragraph" style:parent-style-name="Standard" style:class="html" style:master-page-name="">
      <style:paragraph-properties fo:margin-left="0cm" fo:margin-right="0cm" fo:margin-top="0cm" fo:margin-bottom="0cm" style:contextual-spacing="false" fo:line-height="100%" fo:text-indent="0cm" style:auto-text-indent="false" style:page-number="auto"/>
      <style:text-properties style:font-name="Erica Type" fo:font-family="'Erica Type'" style:font-style-name="Regular" style:font-pitch="variable" fo:font-size="10pt" fo:font-style="normal" fo:font-weight="normal"/>
    </style:style>
    <style:style style:name="Subtitle" style:family="paragraph" style:parent-style-name="Heading" style:next-style-name="Text_20_body" style:class="chapter">
      <style:paragraph-properties fo:margin-top="0.106cm" fo:margin-bottom="0.212cm" style:contextual-spacing="false" fo:text-align="center" style:justify-single-word="false"/>
      <style:text-properties style:font-name="Noto Serif Sinhala1" fo:font-family="'Noto Serif Sinhala'" style:font-style-name="Regular" style:font-family-generic="roman" style:font-pitch="variable" fo:font-size="14pt" style:font-size-asian="18pt" style:font-size-complex="18pt"/>
    </style:style>
    <style:style style:name="Title" style:family="paragraph" style:parent-style-name="Heading" style:next-style-name="Text_20_body" style:class="chapter" style:master-page-name="">
      <style:paragraph-properties fo:text-align="center" style:justify-single-word="false" style:page-number="auto"/>
      <style:text-properties style:font-name="Z003" fo:font-family="Z003" style:font-style-name="Regular" style:font-pitch="variable" fo:font-size="28pt" fo:font-weight="normal" style:font-size-asian="28pt" style:font-weight-asian="bold" style:font-size-complex="28pt" style:font-weight-complex="bold"/>
    </style:style>
    <style:style style:name="Header_20_and_20_Footer" style:display-name="Header and Footer" style:family="paragraph" style:parent-style-name="Standard" style:class="extra">
      <style:paragraph-properties text:number-lines="false" text:line-number="0">
        <style:tab-stops>
          <style:tab-stop style:position="6.9cm" style:type="center"/>
          <style:tab-stop style:position="13.802cm" style:type="right"/>
        </style:tab-stops>
      </style:paragraph-properties>
    </style:style>
    <style:style style:name="Header" style:family="paragraph" style:parent-style-name="Header_20_and_20_Footer" style:class="extra">
      <style:paragraph-properties text:number-lines="false" text:line-number="0">
        <style:tab-stops>
          <style:tab-stop style:position="6.8cm" style:type="center"/>
          <style:tab-stop style:position="13.6cm" style:type="right"/>
        </style:tab-stops>
      </style:paragraph-properties>
    </style:style>
    <style:style style:name="Footer" style:family="paragraph" style:parent-style-name="Header_20_and_20_Footer" style:class="extra" style:master-page-name="">
      <style:paragraph-properties fo:text-align="end" style:justify-single-word="false" style:page-number="auto" text:number-lines="false" text:line-number="0">
        <style:tab-stops>
          <style:tab-stop style:position="6.8cm" style:type="center"/>
          <style:tab-stop style:position="13.6cm" style:type="right"/>
        </style:tab-stops>
      </style:paragraph-properties>
      <style:text-properties style:font-name="Sahadeva3" fo:font-family="Sahadeva" style:font-style-name="Regular" style:font-pitch="variable" fo:font-size="8pt" fo:font-style="normal" fo:font-weight="normal"/>
    </style:style>
    <style:style style:name="Visited_20_Internet_20_Link" style:display-name="Visited Internet Link" style:family="text">
      <style:text-properties fo:color="#800000" loext:opacity="100%" style:text-underline-style="solid" style:text-underline-width="auto" style:text-underline-color="font-color"/>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Numbering_20_Symbols" style:display-name="Numbering Symbols" style:family="text"/>
    <style:style style:name="Internet_20_link" style:display-name="Internet link" style:family="text">
      <style:text-properties fo:color="#000080" loext:opacity="100%" style:text-underline-style="solid" style:text-underline-width="auto" style:text-underline-color="font-color"/>
    </style:style>
    <style:style style:name="Line_20_numbering" style:display-name="Line numbering" style:family="text"/>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Numbering_20_IVX" style:display-name="Numbering IVX">
      <text:list-level-style-number text:level="1" text:style-name="Numbering_20_Symbols" loext:num-list-format="%1%." style:num-suffix="." style:num-format="I">
        <style:list-level-properties text:list-level-position-and-space-mode="label-alignment" fo:text-align="end">
          <style:list-level-label-alignment text:label-followed-by="listtab" text:list-tab-stop-position="1.33cm" fo:text-indent="-0.307cm" fo:margin-left="1.33cm"/>
        </style:list-level-properties>
      </text:list-level-style-number>
      <text:list-level-style-number text:level="2" text:style-name="Numbering_20_Symbols" loext:num-list-format="%2%." style:num-suffix="." style:num-format="I">
        <style:list-level-properties text:list-level-position-and-space-mode="label-alignment" fo:text-align="end">
          <style:list-level-label-alignment text:label-followed-by="listtab" text:list-tab-stop-position="2.66cm" fo:text-indent="-0.307cm" fo:margin-left="2.66cm"/>
        </style:list-level-properties>
      </text:list-level-style-number>
      <text:list-level-style-number text:level="3" text:style-name="Numbering_20_Symbols" loext:num-list-format="%3%." style:num-suffix="." style:num-format="I">
        <style:list-level-properties text:list-level-position-and-space-mode="label-alignment" fo:text-align="end">
          <style:list-level-label-alignment text:label-followed-by="listtab" text:list-tab-stop-position="3.99cm" fo:text-indent="-0.307cm" fo:margin-left="3.99cm"/>
        </style:list-level-properties>
      </text:list-level-style-number>
      <text:list-level-style-number text:level="4" text:style-name="Numbering_20_Symbols" loext:num-list-format="%4%." style:num-suffix="." style:num-format="I">
        <style:list-level-properties text:list-level-position-and-space-mode="label-alignment" fo:text-align="end">
          <style:list-level-label-alignment text:label-followed-by="listtab" text:list-tab-stop-position="5.32cm" fo:text-indent="-0.307cm" fo:margin-left="5.32cm"/>
        </style:list-level-properties>
      </text:list-level-style-number>
      <text:list-level-style-number text:level="5" text:style-name="Numbering_20_Symbols" loext:num-list-format="%5%." style:num-suffix="." style:num-format="I">
        <style:list-level-properties text:list-level-position-and-space-mode="label-alignment" fo:text-align="end">
          <style:list-level-label-alignment text:label-followed-by="listtab" text:list-tab-stop-position="6.652cm" fo:text-indent="-0.307cm" fo:margin-left="6.652cm"/>
        </style:list-level-properties>
      </text:list-level-style-number>
      <text:list-level-style-number text:level="6" text:style-name="Numbering_20_Symbols" loext:num-list-format="%6%." style:num-suffix="." style:num-format="I">
        <style:list-level-properties text:list-level-position-and-space-mode="label-alignment" fo:text-align="end">
          <style:list-level-label-alignment text:label-followed-by="listtab" text:list-tab-stop-position="7.982cm" fo:text-indent="-0.307cm" fo:margin-left="7.982cm"/>
        </style:list-level-properties>
      </text:list-level-style-number>
      <text:list-level-style-number text:level="7" text:style-name="Numbering_20_Symbols" loext:num-list-format="%7%." style:num-suffix="." style:num-format="I">
        <style:list-level-properties text:list-level-position-and-space-mode="label-alignment" fo:text-align="end">
          <style:list-level-label-alignment text:label-followed-by="listtab" text:list-tab-stop-position="9.312cm" fo:text-indent="-0.307cm" fo:margin-left="9.312cm"/>
        </style:list-level-properties>
      </text:list-level-style-number>
      <text:list-level-style-number text:level="8" text:style-name="Numbering_20_Symbols" loext:num-list-format="%8%." style:num-suffix="." style:num-format="I">
        <style:list-level-properties text:list-level-position-and-space-mode="label-alignment" fo:text-align="end">
          <style:list-level-label-alignment text:label-followed-by="listtab" text:list-tab-stop-position="10.642cm" fo:text-indent="-0.307cm" fo:margin-left="10.642cm"/>
        </style:list-level-properties>
      </text:list-level-style-number>
      <text:list-level-style-number text:level="9" text:style-name="Numbering_20_Symbols" loext:num-list-format="%9%." style:num-suffix="." style:num-format="I">
        <style:list-level-properties text:list-level-position-and-space-mode="label-alignment" fo:text-align="end">
          <style:list-level-label-alignment text:label-followed-by="listtab" text:list-tab-stop-position="11.972cm" fo:text-indent="-0.307cm" fo:margin-left="11.972cm"/>
        </style:list-level-properties>
      </text:list-level-style-number>
      <text:list-level-style-number text:level="10" text:style-name="Numbering_20_Symbols" loext:num-list-format="%10%." style:num-suffix="." style:num-format="I">
        <style:list-level-properties text:list-level-position-and-space-mode="label-alignment" fo:text-align="end">
          <style:list-level-label-alignment text:label-followed-by="listtab" text:list-tab-stop-position="13.301cm" fo:text-indent="-0.307cm" fo:margin-left="13.301cm"/>
        </style:list-level-properties>
      </text:list-level-style-number>
    </text:list-style>
    <text:list-style style:name="List_20_1" style:display-name="List 1">
      <text:list-level-style-bullet text:level="1" text:style-name="Bullet_20_Symbols" loext:num-list-format="%1%" text:bullet-char="➢">
        <style:list-level-properties text:list-level-position-and-space-mode="label-alignment">
          <style:list-level-label-alignment text:label-followed-by="listtab" text:list-tab-stop-position="0.4cm" fo:text-indent="-0.4cm" fo:margin-left="0.4cm"/>
        </style:list-level-properties>
        <style:text-properties style:font-name="OpenSymbol"/>
      </text:list-level-style-bullet>
      <text:list-level-style-bullet text:level="2" text:style-name="Numbering_20_Symbols" loext:num-list-format="%2%" text:bullet-char="•">
        <style:list-level-properties text:list-level-position-and-space-mode="label-alignment">
          <style:list-level-label-alignment text:label-followed-by="listtab" text:list-tab-stop-position="0.801cm" fo:text-indent="-0.4cm" fo:margin-left="0.801cm"/>
        </style:list-level-properties>
        <style:text-properties style:font-name="OpenSymbol"/>
      </text:list-level-style-bullet>
      <text:list-level-style-bullet text:level="3" text:style-name="Numbering_20_Symbols" loext:num-list-format="%3%" text:bullet-char="•">
        <style:list-level-properties text:list-level-position-and-space-mode="label-alignment">
          <style:list-level-label-alignment text:label-followed-by="listtab" text:list-tab-stop-position="1.199cm" fo:text-indent="-0.4cm" fo:margin-left="1.199cm"/>
        </style:list-level-properties>
        <style:text-properties style:font-name="OpenSymbol"/>
      </text:list-level-style-bullet>
      <text:list-level-style-bullet text:level="4" text:style-name="Numbering_20_Symbols" loext:num-list-format="%4%" text:bullet-char="•">
        <style:list-level-properties text:list-level-position-and-space-mode="label-alignment">
          <style:list-level-label-alignment text:label-followed-by="listtab" text:list-tab-stop-position="1.6cm" fo:text-indent="-0.4cm" fo:margin-left="1.6cm"/>
        </style:list-level-properties>
        <style:text-properties style:font-name="OpenSymbol"/>
      </text:list-level-style-bullet>
      <text:list-level-style-bullet text:level="5" text:style-name="Numbering_20_Symbols" loext:num-list-format="%5%" text:bullet-char="•">
        <style:list-level-properties text:list-level-position-and-space-mode="label-alignment">
          <style:list-level-label-alignment text:label-followed-by="listtab" text:list-tab-stop-position="2cm" fo:text-indent="-0.4cm" fo:margin-left="2cm"/>
        </style:list-level-properties>
        <style:text-properties style:font-name="OpenSymbol"/>
      </text:list-level-style-bullet>
      <text:list-level-style-bullet text:level="6" text:style-name="Numbering_20_Symbols" loext:num-list-format="%6%" text:bullet-char="•">
        <style:list-level-properties text:list-level-position-and-space-mode="label-alignment">
          <style:list-level-label-alignment text:label-followed-by="listtab" text:list-tab-stop-position="2.401cm" fo:text-indent="-0.4cm" fo:margin-left="2.401cm"/>
        </style:list-level-properties>
        <style:text-properties style:font-name="OpenSymbol"/>
      </text:list-level-style-bullet>
      <text:list-level-style-bullet text:level="7" text:style-name="Numbering_20_Symbols" loext:num-list-format="%7%" text:bullet-char="•">
        <style:list-level-properties text:list-level-position-and-space-mode="label-alignment">
          <style:list-level-label-alignment text:label-followed-by="listtab" text:list-tab-stop-position="2.799cm" fo:text-indent="-0.4cm" fo:margin-left="2.799cm"/>
        </style:list-level-properties>
        <style:text-properties style:font-name="OpenSymbol"/>
      </text:list-level-style-bullet>
      <text:list-level-style-bullet text:level="8" text:style-name="Numbering_20_Symbols" loext:num-list-format="%8%" text:bullet-char="•">
        <style:list-level-properties text:list-level-position-and-space-mode="label-alignment">
          <style:list-level-label-alignment text:label-followed-by="listtab" text:list-tab-stop-position="3.2cm" fo:text-indent="-0.4cm" fo:margin-left="3.2cm"/>
        </style:list-level-properties>
        <style:text-properties style:font-name="OpenSymbol"/>
      </text:list-level-style-bullet>
      <text:list-level-style-bullet text:level="9" text:style-name="Numbering_20_Symbols" loext:num-list-format="%9%" text:bullet-char="•">
        <style:list-level-properties text:list-level-position-and-space-mode="label-alignment">
          <style:list-level-label-alignment text:label-followed-by="listtab" text:list-tab-stop-position="3.6cm" fo:text-indent="-0.4cm" fo:margin-left="3.6cm"/>
        </style:list-level-properties>
        <style:text-properties style:font-name="OpenSymbol"/>
      </text:list-level-style-bullet>
      <text:list-level-style-bullet text:level="10" text:style-name="Numbering_20_Symbols" loext:num-list-format="%10%" text:bullet-char="•">
        <style:list-level-properties text:list-level-position-and-space-mode="label-alignment">
          <style:list-level-label-alignment text:label-followed-by="listtab" text:list-tab-stop-position="4.001cm" fo:text-indent="-0.4cm" fo:margin-left="4.001cm"/>
        </style:list-level-properties>
        <style:text-properties style:font-name="OpenSymbol"/>
      </text:list-level-style-bullet>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number:currency-style style:name="N130P0" style:volatile="true">
      <number:currency-symbol number:language="en" number:country="NZ">$</number:currency-symbol>
      <number:number number:decimal-places="0" number:min-decimal-places="0" number:min-integer-digits="1" number:grouping="true"/>
    </number:currency-style>
    <number:currency-style style:name="N130">
      <number:text>-</number:text>
      <number:currency-symbol number:language="en" number:country="NZ">$</number:currency-symbol>
      <number:number number:decimal-places="0" number:min-decimal-places="0" number:min-integer-digits="1" number:grouping="true"/>
      <style:map style:condition="value()&gt;=0" style:apply-style-name="N130P0"/>
    </number:currency-style>
    <number:currency-style style:name="N132P0" style:volatile="true">
      <number:currency-symbol number:language="en" number:country="NZ">$</number:currency-symbol>
      <number:number number:decimal-places="2" number:min-decimal-places="2" number:min-integer-digits="1" number:grouping="true"/>
    </number:currency-style>
    <number:currency-style style:name="N132">
      <number:text>-</number:text>
      <number:currency-symbol number:language="en" number:country="NZ">$</number:currency-symbol>
      <number:number number:decimal-places="2" number:min-decimal-places="2" number:min-integer-digits="1" number:grouping="true"/>
      <style:map style:condition="value()&gt;=0" style:apply-style-name="N132P0"/>
    </number:currency-style>
    <number:currency-style style:name="N133P0" style:volatile="true">
      <number:currency-symbol number:language="en" number:country="NZ">$</number:currency-symbol>
      <number:number number:decimal-places="0" number:min-decimal-places="0" number:min-integer-digits="1" number:grouping="true"/>
    </number:currency-style>
    <number:currency-style style:name="N133">
      <style:text-properties fo:color="#ff0000"/>
      <number:text>-</number:text>
      <number:currency-symbol number:language="en" number:country="NZ">$</number:currency-symbol>
      <number:number number:decimal-places="0" number:min-decimal-places="0" number:min-integer-digits="1" number:grouping="true"/>
      <style:map style:condition="value()&gt;=0" style:apply-style-name="N133P0"/>
    </number:currency-style>
    <number:currency-style style:name="N134P0" style:volatile="true">
      <number:currency-symbol number:language="en" number:country="NZ">$</number:currency-symbol>
      <number:number number:decimal-places="2" number:min-decimal-places="2" number:min-integer-digits="1" number:grouping="true"/>
    </number:currency-style>
    <number:currency-style style:name="N134">
      <style:text-properties fo:color="#ff0000"/>
      <number:text>-</number:text>
      <number:currency-symbol number:language="en" number:country="NZ">$</number:currency-symbol>
      <number:number number:decimal-places="2" number:min-decimal-places="2" number:min-integer-digits="1" number:grouping="true"/>
      <style:map style:condition="value()&gt;=0" style:apply-style-name="N134P0"/>
    </number:currency-style>
    <number:currency-style style:name="N136P0" style:volatile="true">
      <number:currency-symbol number:language="en" number:country="NZ">$</number:currency-symbol>
      <number:number number:decimal-places="2" number:min-decimal-places="0" number:decimal-replacement="--" number:min-integer-digits="1" number:grouping="true"/>
    </number:currency-style>
    <number:currency-style style:name="N136">
      <style:text-properties fo:color="#ff0000"/>
      <number:text>-</number:text>
      <number:currency-symbol number:language="en" number:country="NZ">$</number:currency-symbol>
      <number:number number:decimal-places="2" number:min-decimal-places="0" number:decimal-replacement="--" number:min-integer-digits="1" number:grouping="true"/>
      <style:map style:condition="value()&gt;=0" style:apply-style-name="N136P0"/>
    </number:currency-style>
    <number:number-style style:name="N138P0" style:volatile="true">
      <number:number number:decimal-places="0" number:min-decimal-places="0" number:min-integer-digits="1" number:grouping="true"/>
      <number:text> </number:text>
    </number:number-style>
    <number:number-style style:name="N138">
      <number:text>(</number:text>
      <number:number number:decimal-places="0" number:min-decimal-places="0" number:min-integer-digits="1" number:grouping="true"/>
      <number:text>)</number:text>
      <style:map style:condition="value()&gt;=0" style:apply-style-name="N138P0"/>
    </number:number-style>
    <number:number-style style:name="N140P0" style:volatile="true">
      <number:number number:decimal-places="2" number:min-decimal-places="2" number:min-integer-digits="1" number:grouping="true"/>
      <number:text> </number:text>
    </number:number-style>
    <number:number-style style:name="N140">
      <number:text>(</number:text>
      <number:number number:decimal-places="2" number:min-decimal-places="2" number:min-integer-digits="1" number:grouping="true"/>
      <number:text>)</number:text>
      <style:map style:condition="value()&gt;=0" style:apply-style-name="N140P0"/>
    </number:number-style>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10.5cm" fo:page-height="18cm" style:num-format="1" style:print-orientation="portrait" fo:margin-top="0cm" fo:margin-bottom="0cm" fo:margin-left="0.499cm" fo:margin-right="0.499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10.5cm" fo:page-height="14.801cm" style:num-format="1" style:print-orientation="landscape" fo:margin-top="0cm" fo:margin-bottom="0cm" fo:margin-left="0cm" fo:margin-right="0cm" fo:background-color="transparent" style:writing-mode="lr-tb" style:layout-grid-color="#c0c0c0" style:layout-grid-lines="20" style:layout-grid-base-height="0.706cm" style:layout-grid-ruby-height="0.353cm" style:layout-grid-mode="none" style:layout-grid-ruby-below="false" style:layout-grid-print="false" style:layout-grid-display="false" draw:fill="none" draw:fill-color="#fff5ce" draw:opacity="100%"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style:style style:name="Mdp2" style:family="drawing-page">
      <style:drawing-page-properties draw:fill="none" draw:background-size="full" draw:fill-color="#fff5ce" draw:opacity="100%"/>
    </style:style>
  </office:automatic-styles>
  <office:master-styles>
    <style:master-page style:name="Standard" style:page-layout-name="Mpm1" draw:style-name="Mdp1"/>
    <style:master-page style:name="First_20_Page" style:display-name="First Page" style:page-layout-name="Mpm2" draw:style-name="Mdp2" style:next-style-name="Standard"/>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5-11-12T21:26:05.918520424</meta:creation-date>
    <dc:date>2026-08-17T07:57:19.469458738</dc:date>
    <meta:editing-duration>P12DT5H40M2S</meta:editing-duration>
    <meta:editing-cycles>232</meta:editing-cycles>
    <meta:generator>LibreOffice/24.2.7.2$Linux_X86_64 LibreOffice_project/420$Build-2</meta:generator>
    <meta:document-statistic meta:table-count="0" meta:image-count="1" meta:object-count="0" meta:page-count="13" meta:paragraph-count="61" meta:word-count="2403" meta:character-count="13322" meta:non-whitespace-character-count="10976"/>
  </office:meta>
</office:document-meta>
</file>